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>
    <style:style style:name="P1" style:family="paragraph" style:parent-style-name="Standard">
      <style:text-properties officeooo:rsid="0008a00f" officeooo:paragraph-rsid="0008a00f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Двутавр 25 Б1 по СТО АСЧМ 20-93 С255 - 2 050 кг.</text:p>
      <text:p text:style-name="P1">Двутавр 20 Б1 по СТО АСЧМ 20-93 С345 - 5 280 кг.</text:p>
      <text:p text:style-name="P1">Двутавр 25 К2 по СТО АСЧМ 20-93 С345 - 9 022 кг.</text:p>
      <text:p text:style-name="P1">Швеллер гн. 160х80х6 ГОСТ 8278-83 С345 - 6 550 кг.</text:p>
      <text:p text:style-name="P1">Уголок 125х125х10 ГОСТ8509-93 С 255 - 570 кг.</text:p>
      <text:p text:style-name="P1">Уголок 140х140х10 ГОСТ8509-93 С 255 - 626 кг.</text:p>
      <text:p text:style-name="P1">Уголок 75х75х8 <text:s/>ГОСТ8509-93 С 345 - 3 825 кг.</text:p>
      <text:p text:style-name="P1">Уголок 125х80х10 ГОСТ8510-86 С 255 - 29 808 кг.</text:p>
      <text:p text:style-name="P1">Уголок 125х80х12 ГОСТ8510-86 С 255 - 8 050кг.</text:p>
      <text:p text:style-name="P1">Лист 8 ГОСТ 19903-90 С255 - 600 кг.</text:p>
      <text:p text:style-name="P1">Лист 10 ГОСТ 19903-90 С255 - 6 300 кг.</text:p>
      <text:p text:style-name="P1">Лист 12 ГОСТ 19903-90 С255 - 290 кг.</text:p>
      <text:p text:style-name="P1">Лист 20 ГОСТ 19903-90 С255 - 1 780 кг.</text:p>
      <text:p text:style-name="P1">Лист 32 ГОСТ 19903-90 С345 - 1 728 кг.</text:p>
      <text:p text:style-name="P1">Лист 50 ГОСТ 19903-90 С345 - 640 кг.</text:p>
      <text:p text:style-name="P1">Труба квадратная 100х100х4 Гост 30245-2003 С255 - 5 620 кг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ru" fo:country="RU" style:letter-kerning="true" style:font-name-asian="Noto Sans CJK SC Regular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ru" fo:country="RU" style:letter-kerning="true" style:font-name-asian="Noto Sans CJK SC Regular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 Regular" style:font-family-asian="'Noto Sans CJK SC Regular'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FreeSans1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FreeSans1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1" style:font-family-complex="FreeSans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04-12T12:50:42.819054765</meta:creation-date>
    <dc:date>2018-04-12T12:51:00.986980471</dc:date>
    <meta:editing-duration>PT18S</meta:editing-duration>
    <meta:editing-cycles>1</meta:editing-cycles>
    <meta:document-statistic meta:table-count="0" meta:image-count="0" meta:object-count="0" meta:page-count="1" meta:paragraph-count="16" meta:word-count="149" meta:character-count="701" meta:non-whitespace-character-count="567"/>
    <meta:generator>LibreOffice/5.1.6.2$Linux_X86_64 LibreOffice_project/10m0$Build-2</meta:generator>
  </office:meta>
</office:document-meta>
</file>