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0fbf64" officeooo:paragraph-rsid="000fbf6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Требуются <text:s/>центратор жесткий полиамидный для обсадной колонны малого диаметра<text:tab/></text:p>
      <text:p text:style-name="P1">Диаметр скважины, мм<text:tab/>154-148<text:tab/></text:p>
      <text:p text:style-name="P1">Условный диаметр обсадной трубы, мм<text:tab/>114<text:tab/>Паспорт</text:p>
      <text:p text:style-name="P1">Наружный диаметр центратора, мм<text:tab/> 140±1 мм<text:tab/>Паспорт</text:p>
      <text:p text:style-name="P1">Внутренний диаметр центратора, мм<text:tab/>116±1 мм<text:tab/>Паспорт</text:p>
      <text:p text:style-name="P1">Длина центратора, мм<text:tab/>70-100<text:tab/>Паспорт</text:p>
      <text:p text:style-name="P1">Способ крепления <text:s/>центратора к обсадной трубе<text:tab/>свододная посадка без фиксации<text:tab/>Паспорт</text:p>
      <text:p text:style-name="P1">Материал изготовления центратора<text:tab/>полиамид<text:tab/>Паспорт</text:p>
      <text:p text:style-name="P1">Колиечство центрирующих граней, шт<text:tab/>4<text:tab/>Паспорт</text:p>
      <text:p text:style-name="P1">Угол наклона центрирующих граней относительно оси центратора, градусы<text:tab/>25-30<text:tab/>Паспорт</text:p>
      <text:p text:style-name="P1">количество 1000шт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6-25T16:23:38.665952386</meta:creation-date>
    <dc:date>2018-06-25T16:23:55.041992568</dc:date>
    <meta:editing-duration>PT16S</meta:editing-duration>
    <meta:editing-cycles>1</meta:editing-cycles>
    <meta:document-statistic meta:table-count="0" meta:image-count="0" meta:object-count="0" meta:page-count="1" meta:paragraph-count="11" meta:word-count="73" meta:character-count="566" meta:non-whitespace-character-count="499"/>
    <meta:generator>LibreOffice/5.1.6.2$Linux_X86_64 LibreOffice_project/10m0$Build-2</meta:generator>
  </office:meta>
</office:document-meta>
</file>