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P1" style:family="paragraph" style:parent-style-name="Standard">
      <style:text-properties officeooo:rsid="0002ea86" officeooo:paragraph-rsid="0002ea86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Наименование товара<text:tab/>Характеристика товара<text:tab/>Ед. изм.<text:tab/>Количество</text:p>
      <text:p text:style-name="P1">Лампа</text:p>
      <text:p text:style-name="P1">светодиодная<text:tab/>Форма колбы – трубка. *</text:p>
      <text:p text:style-name="P1">Типоразмер – Т8*</text:p>
      <text:p text:style-name="P1">Цвет колбы – белая,*</text:p>
      <text:p text:style-name="P1">Тип цоколя G13*</text:p>
      <text:p text:style-name="P1">Напряжение питания, В 220*</text:p>
      <text:p text:style-name="P1">Мощность, Вт не менее 10**</text:p>
      <text:p text:style-name="P1">Световой поток, Лм не менее 800**</text:p>
      <text:p text:style-name="P1">Цветовая температура, К не менее 4000**</text:p>
      <text:p text:style-name="P1">Цвет свечения – нейтральный белый или <text:s/>холодный белый***</text:p>
      <text:p text:style-name="P1">Длина L, мм 600*</text:p>
      <text:p text:style-name="P1">Класс энергоэффективности не ниже А**<text:tab/>шт</text:p>
      <text:p text:style-name="P1"><text:tab/>500</text:p>
      <text:p text:style-name="P1">Лампа</text:p>
      <text:p text:style-name="P1">светодиодная<text:tab/>Форма колбы – трубка. *</text:p>
      <text:p text:style-name="P1">Типоразмер – Т8*</text:p>
      <text:p text:style-name="P1">Цвет колбы – белая,*</text:p>
      <text:p text:style-name="P1">Тип цоколя G13*</text:p>
      <text:p text:style-name="P1">Напряжение питания, В 220*</text:p>
      <text:p text:style-name="P1">Мощность, Вт не менее 18**</text:p>
      <text:p text:style-name="P1">Световой поток, Лм не менее 1400**</text:p>
      <text:p text:style-name="P1">Цветовая температура, К не менее 6500**</text:p>
      <text:p text:style-name="P1">Цвет свечения - холодный <text:s/>белый**</text:p>
      <text:p text:style-name="P1">Длина L, мм 1200*</text:p>
      <text:p text:style-name="P1">Класс энергоэффективности не ниже А**<text:tab/>шт</text:p>
      <text:p text:style-name="P1"><text:tab/>500</text:p>
      <text:p text:style-name="P1">Лампа</text:p>
      <text:p text:style-name="P1">светодиодная<text:tab/>Напряжение питания, В 220*</text:p>
      <text:p text:style-name="P1">Мощность, Вт не менее 7**</text:p>
      <text:p text:style-name="P1">Тип лампы шар*</text:p>
      <text:p text:style-name="P1">Тип цоколя: Е27*</text:p>
      <text:p text:style-name="P1">Световой поток, Лм не менее 630**</text:p>
      <text:p text:style-name="P1">Цветовая температура, К не менее 4000**</text:p>
      <text:p text:style-name="P1">Длина L, мм не более 115**</text:p>
      <text:p text:style-name="P1">Диаметр D, мм 60*</text:p>
      <text:p text:style-name="P1">Класс энергоэффективности не ниже А**</text:p>
      <text:p text:style-name="P1"><text:tab/>шт</text:p>
      <text:p text:style-name="P1"><text:tab/>500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reeSans1" svg:font-family="FreeSans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Noto Sans CJK SC Regular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Noto Sans CJK SC Regular" style:font-family-asian="'Noto Sans CJK SC Regular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8-20T15:43:34.341599887</meta:creation-date>
    <dc:date>2018-08-20T15:43:47.568935744</dc:date>
    <meta:editing-duration>PT13S</meta:editing-duration>
    <meta:editing-cycles>1</meta:editing-cycles>
    <meta:document-statistic meta:table-count="0" meta:image-count="0" meta:object-count="0" meta:page-count="1" meta:paragraph-count="39" meta:word-count="157" meta:character-count="962" meta:non-whitespace-character-count="831"/>
    <meta:generator>LibreOffice/5.1.6.2$Linux_X86_64 LibreOffice_project/10m0$Build-2</meta:generator>
  </office:meta>
</office:document-meta>
</file>