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2010000055C000002D8DD64FB56257DC259.png" manifest:media-type="image/png"/>
  <manifest:file-entry manifest:full-path="Pictures/10000201000004F100000316FBEE4C4B1EEAD5E2.png" manifest:media-type="image/png"/>
  <manifest:file-entry manifest:full-path="Pictures/10000201000001DF000000B0F9ECA08AF7B5EF24.png" manifest:media-type="image/png"/>
  <manifest:file-entry manifest:full-path="Pictures/100000000000014000000140775A5697940E37E1.jpg" manifest:media-type="image/jpeg"/>
  <manifest:file-entry manifest:full-path="Pictures/10000201000001670000007A16E3F719E6A58AB1.png" manifest:media-type="image/png"/>
  <manifest:file-entry manifest:full-path="Pictures/1000020100000669000003789BF7DBA63E704E4A.png" manifest:media-type="image/png"/>
  <manifest:file-entry manifest:full-path="Pictures/100002010000047E0000046E28F626307DB044F1.png" manifest:media-type="image/png"/>
  <manifest:file-entry manifest:full-path="Pictures/1005869400007163000036939DBE661E961B01DA.emf" manifest:media-type="image/x-emf"/>
  <manifest:file-entry manifest:full-path="Pictures/10000201000003FB000001EBEA3A15A8617B64F7.png" manifest:media-type="image/png"/>
  <manifest:file-entry manifest:full-path="Pictures/100000000000014100000140A43A1EADD3C4DC90.jpg" manifest:media-type="image/jpeg"/>
  <manifest:file-entry manifest:full-path="Pictures/10000201000005FE000001275E81720716371DD8.png" manifest:media-type="image/png"/>
  <manifest:file-entry manifest:full-path="Pictures/100000000000016400000140C4A2F21C27B6AE3E.jpg" manifest:media-type="image/jpeg"/>
  <manifest:file-entry manifest:full-path="Pictures/1000020100000659000003094BE2EDE944B9862E.png" manifest:media-type="image/png"/>
  <manifest:file-entry manifest:full-path="Pictures/10000000000005E500000228E88248999C3648D1.jpg" manifest:media-type="image/jpeg"/>
  <manifest:file-entry manifest:full-path="Pictures/10000201000005F900000106DABFE147C42AC680.png" manifest:media-type="image/png"/>
  <manifest:file-entry manifest:full-path="Pictures/100002010000015F0000010CADC4EC04A5FFC3BB.png" manifest:media-type="image/png"/>
  <manifest:file-entry manifest:full-path="Pictures/1000020100000601000000CB1A117409E6359692.png" manifest:media-type="image/png"/>
  <manifest:file-entry manifest:full-path="Pictures/100002010000060B000000CA51E79BC843FB922E.png" manifest:media-type="image/png"/>
  <manifest:file-entry manifest:full-path="Pictures/10000201000004F3000003157924421839C25EF6.png" manifest:media-type="image/png"/>
  <manifest:file-entry manifest:full-path="Pictures/100000000000014000000140F0DF68567482495A.jpg" manifest:media-type="image/jpeg"/>
  <manifest:file-entry manifest:full-path="Pictures/10000000000001400000014070633592B33B600B.jpg" manifest:media-type="image/jpeg"/>
  <manifest:file-entry manifest:full-path="Pictures/10000000000001C1000001406CC9A51112B7A183.jpg" manifest:media-type="image/jpeg"/>
  <manifest:file-entry manifest:full-path="Pictures/100000000000019F000001401D6291A84758A94F.jpg" manifest:media-type="image/jpeg"/>
  <manifest:file-entry manifest:full-path="Pictures/10000000000000EA000000B4DD51FCD8F2250A21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.524cm"/>
    </style:style>
    <style:style style:name="co3" style:family="table-column">
      <style:table-column-properties fo:break-before="auto" style:column-width="4.955cm"/>
    </style:style>
    <style:style style:name="co4" style:family="table-column">
      <style:table-column-properties fo:break-before="auto" style:column-width="7.026cm"/>
    </style:style>
    <style:style style:name="co5" style:family="table-column">
      <style:table-column-properties fo:break-before="auto" style:column-width="5.745cm"/>
    </style:style>
    <style:style style:name="co6" style:family="table-column">
      <style:table-column-properties fo:break-before="auto" style:column-width="4.411cm"/>
    </style:style>
    <style:style style:name="co7" style:family="table-column">
      <style:table-column-properties fo:break-before="auto" style:column-width="5.392cm"/>
    </style:style>
    <style:style style:name="co8" style:family="table-column">
      <style:table-column-properties fo:break-before="auto" style:column-width="2.914cm"/>
    </style:style>
    <style:style style:name="co9" style:family="table-column">
      <style:table-column-properties fo:break-before="auto" style:column-width="3.595cm"/>
    </style:style>
    <style:style style:name="ro1" style:family="table-row">
      <style:table-row-properties style:row-height="1.369cm" fo:break-before="auto" style:use-optimal-row-height="false"/>
    </style:style>
    <style:style style:name="ro2" style:family="table-row">
      <style:table-row-properties style:row-height="1.104cm" fo:break-before="auto" style:use-optimal-row-height="true"/>
    </style:style>
    <style:style style:name="ro3" style:family="table-row">
      <style:table-row-properties style:row-height="7.054cm" fo:break-before="auto" style:use-optimal-row-height="false"/>
    </style:style>
    <style:style style:name="ro4" style:family="table-row">
      <style:table-row-properties style:row-height="6.87cm" fo:break-before="auto" style:use-optimal-row-height="false"/>
    </style:style>
    <style:style style:name="ro5" style:family="table-row">
      <style:table-row-properties style:row-height="6.422cm" fo:break-before="auto" style:use-optimal-row-height="false"/>
    </style:style>
    <style:style style:name="ro6" style:family="table-row">
      <style:table-row-properties style:row-height="7.029cm" fo:break-before="auto" style:use-optimal-row-height="false"/>
    </style:style>
    <style:style style:name="ro7" style:family="table-row">
      <style:table-row-properties style:row-height="6.634cm" fo:break-before="auto" style:use-optimal-row-height="false"/>
    </style:style>
    <style:style style:name="ro8" style:family="table-row">
      <style:table-row-properties style:row-height="6.475cm" fo:break-before="auto" style:use-optimal-row-height="false"/>
    </style:style>
    <style:style style:name="ro9" style:family="table-row">
      <style:table-row-properties style:row-height="6.844cm" fo:break-before="auto" style:use-optimal-row-height="false"/>
    </style:style>
    <style:style style:name="ro10" style:family="table-row">
      <style:table-row-properties style:row-height="7.16cm" fo:break-before="auto" style:use-optimal-row-height="false"/>
    </style:style>
    <style:style style:name="ro11" style:family="table-row">
      <style:table-row-properties style:row-height="7.818cm" fo:break-before="auto" style:use-optimal-row-height="false"/>
    </style:style>
    <style:style style:name="ro12" style:family="table-row">
      <style:table-row-properties style:row-height="8.634cm" fo:break-before="auto" style:use-optimal-row-height="false"/>
    </style:style>
    <style:style style:name="ro13" style:family="table-row">
      <style:table-row-properties style:row-height="8.003cm" fo:break-before="auto" style:use-optimal-row-height="false"/>
    </style:style>
    <style:style style:name="ro14" style:family="table-row">
      <style:table-row-properties style:row-height="7.844cm" fo:break-before="auto" style:use-optimal-row-height="false"/>
    </style:style>
    <style:style style:name="ro15" style:family="table-row">
      <style:table-row-properties style:row-height="7.634cm" fo:break-before="auto" style:use-optimal-row-height="false"/>
    </style:style>
    <style:style style:name="ro16" style:family="table-row">
      <style:table-row-properties style:row-height="7.95cm" fo:break-before="auto" style:use-optimal-row-height="false"/>
    </style:style>
    <style:style style:name="ro17" style:family="table-row">
      <style:table-row-properties style:row-height="7.765cm" fo:break-before="auto" style:use-optimal-row-height="false"/>
    </style:style>
    <style:style style:name="ro18" style:family="table-row">
      <style:table-row-properties style:row-height="7.502cm" fo:break-before="auto" style:use-optimal-row-height="false"/>
    </style:style>
    <style:style style:name="ro19" style:family="table-row">
      <style:table-row-properties style:row-height="6.791cm" fo:break-before="auto" style:use-optimal-row-height="false"/>
    </style:style>
    <style:style style:name="ro20" style:family="table-row">
      <style:table-row-properties style:row-height="5.502cm" fo:break-before="auto" style:use-optimal-row-height="false"/>
    </style:style>
    <style:style style:name="ro2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ackground-color="#ffcc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ackground-color="#eeece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ackground-color="#ff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ackground-color="#eeece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ackground-color="#ff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ackground-color="#eeece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ackground-color="#eeece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 style:data-style-name="N130">
      <style:table-cell-properties fo:background-color="#eeece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130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fo:background-color="#ffc00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 style:data-style-name="N130">
      <style:table-cell-properties fo:border-bottom="0.74pt solid #000000" fo:background-color="#ffc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fo:background-color="#ffc00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ackground-color="#eeece1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" style:family="table-cell" style:parent-style-name="Default">
      <style:table-cell-properties fo:border-bottom="none" fo:background-color="#eeece1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order-bottom="none" fo:background-color="#eeece1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order-bottom="none" fo:background-color="#eeece1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fo:border-bottom="none" fo:background-color="#eeece1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fo:border-bottom="none" fo:background-color="#eeece1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eeece1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none" fo:background-color="#eeece1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ackground-color="#ffc00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shapes>
          <draw:frame draw:z-index="33" draw:name="Picture 1" draw:style-name="gr1" draw:text-style-name="P1" svg:width="3.631cm" svg:height="6.757cm" svg:x="13.294cm" svg:y="145.524cm">
            <draw:image xlink:href="Pictures/1005869400007163000036939DBE661E961B01DA.emf" xlink:type="simple" xlink:show="embed" xlink:actuate="onLoad" loext:mime-type="image/x-emf">
              <text:p/>
            </draw:image>
            <draw:image xlink:href="Pictures/10000201000003FB000001EBEA3A15A8617B64F7.png" xlink:type="simple" xlink:show="embed" xlink:actuate="onLoad" loext:mime-type="image/png"/>
          </draw:frame>
          <draw:frame draw:z-index="34" draw:name="Picture 2" draw:style-name="gr1" draw:text-style-name="P1" svg:width="3.631cm" svg:height="6.799cm" svg:x="13.229cm" svg:y="153.92cm">
            <draw:image xlink:href="Pictures/1005869400007163000036939DBE661E961B01DA.emf" xlink:type="simple" xlink:show="embed" xlink:actuate="onLoad" loext:mime-type="image/x-emf">
              <text:p/>
            </draw:image>
            <draw:image xlink:href="Pictures/10000201000003FB000001EBEA3A15A8617B64F7.png" xlink:type="simple" xlink:show="embed" xlink:actuate="onLoad" loext:mime-type="image/png"/>
          </draw:frame>
        </table:shapes>
        <table:table-column table:style-name="co1" table:default-cell-style-name="ce3"/>
        <table:table-column table:style-name="co2" table:default-cell-style-name="ce3"/>
        <table:table-column table:style-name="co3" table:default-cell-style-name="ce7"/>
        <table:table-column table:style-name="co4" table:default-cell-style-name="ce7"/>
        <table:table-column table:style-name="co1" table:default-cell-style-name="ce10"/>
        <table:table-column table:style-name="co5" table:default-cell-style-name="ce3"/>
        <table:table-column table:style-name="co6" table:default-cell-style-name="ce3"/>
        <table:table-column table:style-name="co7" table:default-cell-style-name="ce11"/>
        <table:table-column table:style-name="co1" table:default-cell-style-name="ce12"/>
        <table:table-column table:style-name="co1" table:default-cell-style-name="ce14"/>
        <table:table-column table:style-name="co8" table:default-cell-style-name="ce17"/>
        <table:table-column table:style-name="co9" table:default-cell-style-name="ce17"/>
        <table:table-column table:style-name="co9" table:default-cell-style-name="Default"/>
        <table:table-column table:style-name="co1" table:number-columns-repeated="3" table:default-cell-style-name="ce17"/>
        <table:table-column table:style-name="co1" table:default-cell-style-name="ce27"/>
        <table:table-column table:style-name="co1" table:default-cell-style-name="ce28"/>
        <table:table-row table:style-name="ro1">
          <table:table-cell table:style-name="ce1" table:number-columns-repeated="2"/>
          <table:table-cell table:style-name="ce5" table:number-columns-repeated="2"/>
          <table:table-cell table:style-name="ce9"/>
          <table:table-cell table:style-name="ce1"/>
          <table:table-cell table:style-name="ce4" office:value-type="string" calcext:value-type="string">
            <text:p>Стоимость расходники</text:p>
          </table:table-cell>
          <table:table-cell table:style-name="ce9"/>
          <table:table-cell table:style-name="ce13"/>
          <table:table-cell table:number-columns-repeated="9"/>
        </table:table-row>
        <table:table-row table:style-name="ro2">
          <table:table-cell table:style-name="ce2" office:value-type="string" calcext:value-type="string">
            <text:p>ЕИ</text:p>
          </table:table-cell>
          <table:table-cell table:style-name="ce2" office:value-type="string" calcext:value-type="string">
            <text:p>кол-во</text:p>
          </table:table-cell>
          <table:table-cell table:style-name="ce6" office:value-type="string" calcext:value-type="string">
            <text:p>наименование</text:p>
          </table:table-cell>
          <table:table-cell table:style-name="ce8" office:value-type="string" calcext:value-type="string">
            <text:p>Хар-ки</text:p>
          </table:table-cell>
          <table:table-cell table:style-name="ce6" office:value-type="string" calcext:value-type="string">
            <text:p>Поставщик</text:p>
          </table:table-cell>
          <table:table-cell table:style-name="ce2" office:value-type="string" calcext:value-type="string">
            <text:p>Фото</text:p>
          </table:table-cell>
          <table:table-cell table:style-name="ce2" office:value-type="string" calcext:value-type="string">
            <text:p>Чертеж</text:p>
          </table:table-cell>
          <table:table-cell table:style-name="ce2" table:number-columns-repeated="2"/>
          <table:table-cell/>
          <table:table-cell>
            <draw:frame table:end-cell-address="Sheet1.P4" table:end-x="0.612cm" table:end-y="4.579cm" draw:z-index="5" draw:name="image116.png" draw:style-name="gr2" draw:text-style-name="P2" svg:width="14.603cm" svg:height="11.633cm" svg:x="0.628cm" svg:y="1.105cm">
              <draw:image xlink:href="Pictures/1000020100000659000003094BE2EDE944B9862E.png" xlink:type="simple" xlink:show="embed" xlink:actuate="onLoad" loext:mime-type="image/png">
                <text:p/>
              </draw:image>
            </draw:frame>
          </table:table-cell>
          <table:table-cell table:number-columns-repeated="7"/>
        </table:table-row>
        <table:table-row table:style-name="ro3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стыни</text:p>
            <text:p>180x245 или 260x245</text:p>
          </table:table-cell>
          <table:table-cell office:value-type="string" calcext:value-type="string">
            <text:p>Простыня скроена таким образом, чтобы полоса располагалась по длине изделия. Срезы простыни обработаны с 4-х сторон швом вподгибку с закрытым срезом. Величина подгибки в готовом виде 1 см.  </text:p>
            <text:p>  Размеры изделий указаны до стирки</text:p>
            <text:p/>
            <text:p>Отбеленный жаккардовой сатин с вертикальной полосой 1*1 см, вид переплетения - сатиновое. </text:p>
            <text:p/>
            <text:p>Состав: 100% хлопок, мерсеризованная ткань, с антипиллинговой обработкой</text:p>
            <text:p>Поверхностная плотность: 135 ±  6 г/м²</text:p>
            <text:p>Конструкция: 40sx40s/140x105</text:p>
            <text:p/>
            <text:p>Эксплуатационные показатели: </text:p>
            <text:p/>
            <text:p>Устойчивость к истиранию 1 000 циклов;</text:p>
            <text:p>Разрывные нагрузки до 45-55 кг/с при многократной обработке хлорсодержащими препаратами и кипячением; </text:p>
            <text:p>Гигроскопичность 15 %;</text:p>
            <text:p>Воздухопроницаемость не менее 100 дм. куб/м²;</text:p>
            <text:p>Содержание свободного  формальдегида не более 75 мкг/г;</text:p>
            <text:p>Усадка: по основе не более 5%, по утку не более 3%. </text:p>
            <text:p>Постельное бельё</text:p>
            <text:p>Сатин (100% хлопок) полоса 1x1. Конструкция нити 40sx40s/140х105 Jet*. Плотность 135 г/м2.</text:p>
          </table:table-cell>
          <table:table-cell office:value-type="string" calcext:value-type="string">
            <text:p>Кубанский текстиль/Отелия</text:p>
          </table:table-cell>
          <table:table-cell>
            <draw:frame table:end-cell-address="Sheet1.H3" table:end-x="0.255cm" table:end-y="3.244cm" draw:z-index="1" draw:name="image90.png" draw:style-name="gr2" draw:text-style-name="P2" svg:width="9.658cm" svg:height="1.314cm" svg:x="0.754cm" svg:y="1.931cm">
              <draw:image xlink:href="Pictures/10000201000005F900000106DABFE147C42AC680.png" xlink:type="simple" xlink:show="embed" xlink:actuate="onLoad" loext:mime-type="image/png">
                <text:p/>
              </draw:image>
            </draw:frame>
          </table:table-cell>
          <table:table-cell/>
          <table:table-cell>
            <draw:frame draw:z-index="30" draw:name="Рисунок 217" draw:style-name="gr2" draw:text-style-name="P2" svg:width="3.804cm" svg:height="5.864cm" svg:x="1.191cm" svg:y="0.665cm">
              <draw:image xlink:href="Pictures/100000000000014100000140A43A1EADD3C4DC90.jpg" xlink:type="simple" xlink:show="embed" xlink:actuate="onLoad" loext:mime-type="image/jpeg">
                <text:p/>
              </draw:image>
              <svg:desc>Blanc Des Vosges Простыня SATIN UNI Naturel 280x320 см - Купить в...</svg:desc>
            </draw:frame>
          </table:table-cell>
          <table:table-cell/>
          <table:table-cell table:style-name="ce15"/>
          <table:table-cell table:style-name="ce18" office:value-type="string" calcext:value-type="string">
            <text:p>Характеристики тканей для детского постельного белья</text:p>
            <text:p/>
          </table:table-cell>
          <table:table-cell table:style-name="ce18"/>
          <table:table-cell/>
          <table:table-cell table:style-name="ce18" table:number-columns-repeated="2"/>
          <table:table-cell table:number-columns-repeated="3"/>
        </table:table-row>
        <table:table-row table:style-name="ro4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додеяльник <text:s text:c="47"/>150x215 <text:s/>или 180x215 или 200х220</text:p>
          </table:table-cell>
          <table:table-cell office:value-type="string" calcext:value-type="string">
            <text:p>Пододеяльники скроены таким образом, что полоса располагается  по длине изделия,  имеет разрез не менее 80 см в готовом виде, распложенный по ширине изделия. Внутренние срезы обработаны на пятиниточной стачивающе-обметочной машине, ширина шва 1-1,2 см. Разрез пододеяльника застрочен швом вподгибку с закрытым срезом. Величина подгибки в готовом виде 1 см.  </text:p>
            <text:p>Размеры изделий указаны до стирки</text:p>
            <text:p/>
            <text:p/>
            <text:p/>
            <text:p>Отбеленный жаккардовой сатин с вертикальной полосой 1*1 см, вид переплетения - сатиновое. </text:p>
            <text:p/>
            <text:p>Состав: 100% хлопок, мерсеризованная ткань, с антипиллинговой обработкой</text:p>
            <text:p>Поверхностная плотность: 135 ±  6 г/м²</text:p>
            <text:p>Конструкция: 40sx40s/140x105</text:p>
            <text:p/>
            <text:p>Эксплуатационные показатели: </text:p>
            <text:p/>
            <text:p>Устойчивость к истиранию 1 000 циклов;</text:p>
            <text:p>Разрывные нагрузки до 45-55 кг/с при многократной обработке хлорсодержащими препаратами и кипячением; </text:p>
            <text:p>Гигроскопичность 15 %;</text:p>
            <text:p>Воздухопроницаемость не менее 100 дм. куб/м²;</text:p>
            <text:p>Содержание свободного  формальдегида не более 75 мкг/г;</text:p>
            <text:p>Усадка: по основе не более 5%, по утку не более 3%. </text:p>
            <text:p/>
          </table:table-cell>
          <table:table-cell office:value-type="string" calcext:value-type="string">
            <text:p>Кубанский текстиль/Отелия</text:p>
            <draw:frame table:end-cell-address="Sheet1.H4" table:end-x="0.064cm" table:end-y="3.802cm" draw:z-index="0" draw:name="image94.jpg" draw:style-name="gr2" draw:text-style-name="P2" svg:width="10.547cm" svg:height="2.266cm" svg:x="1.931cm" svg:y="1.537cm">
              <draw:image xlink:href="Pictures/10000000000005E500000228E88248999C3648D1.jpg" xlink:type="simple" xlink:show="embed" xlink:actuate="onLoad" loext:mime-type="image/jpeg">
                <text:p/>
              </draw:image>
            </draw:frame>
          </table:table-cell>
          <table:table-cell table:number-columns-repeated="2"/>
          <table:table-cell>
            <draw:frame draw:z-index="29" draw:name="Рисунок 216" draw:style-name="gr2" draw:text-style-name="P2" svg:width="3.284cm" svg:height="5.863cm" svg:x="1.875cm" svg:y="0.484cm">
              <draw:image xlink:href="Pictures/100000000000014100000140A43A1EADD3C4DC90.jpg" xlink:type="simple" xlink:show="embed" xlink:actuate="onLoad" loext:mime-type="image/jpeg">
                <text:p/>
              </draw:image>
              <svg:desc>Blanc Des Vosges Простыня SATIN UNI Naturel 280x320 см - Купить в...</svg:desc>
            </draw:frame>
          </table:table-cell>
          <table:table-cell/>
          <table:table-cell table:style-name="ce15"/>
          <table:table-cell table:style-name="ce18" table:number-columns-repeated="2"/>
          <table:table-cell/>
          <table:table-cell table:style-name="ce18" table:number-columns-repeated="2"/>
          <table:table-cell table:number-columns-repeated="3"/>
        </table:table-row>
        <table:table-row table:style-name="ro5">
          <table:table-cell office:value-type="string" calcext:value-type="string">
            <text:p>шт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Наволочка 52х73</text:p>
          </table:table-cell>
          <table:table-cell office:value-type="string" calcext:value-type="string">
            <text:p>Наволочки скроены полосой по длине изделия, клапан высотой не менее   20 см распложен по ширине изделия. Внутренние срезы обработаны на пятиниточной стачивающе-обметочной машине, ширина шва 1-1,2 см. Срезы клапана и нижней детали наволочки застрочены швом вподгибку с закрытым срезом. Величина подгибки в готовом виде 1 см. </text:p>
            <text:p>Размеры изделий указаны до стирки.</text:p>
            <text:p/>
            <text:p/>
            <text:p/>
            <text:p/>
            <text:p>Отбеленный жаккардовой сатин с вертикальной полосой 1*1 см, вид переплетения - сатиновое. </text:p>
            <text:p/>
            <text:p>Состав: 100% хлопок, мерсеризованная ткань, с антипиллинговой обработкой</text:p>
            <text:p>Поверхностная плотность: 135 ±  6 г/м²</text:p>
            <text:p>Конструкция: 40sx40s/140x105</text:p>
            <text:p/>
            <text:p>Эксплуатационные показатели: </text:p>
            <text:p/>
            <text:p>Устойчивость к истиранию 1 000 циклов;</text:p>
            <text:p>Разрывные нагрузки до 45-55 кг/с при многократной обработке хлорсодержащими препаратами и кипячением; </text:p>
            <text:p>Гигроскопичность 15 %;</text:p>
            <text:p>Воздухопроницаемость не менее 100 дм. куб/м²;</text:p>
            <text:p>Содержание свободного  формальдегида не более 75 мкг/г;</text:p>
            <text:p>Усадка: по основе не более 5%, по утку не более 3%. </text:p>
            <text:p>Постельное бельё</text:p>
            <text:p>Сатин (100% хлопок) полоса 1x1. Конструкция нити 40sx40s/140х105 Jet*. Плотность 135 г/м2.</text:p>
          </table:table-cell>
          <table:table-cell office:value-type="string" calcext:value-type="string">
            <text:p>Кубанский текстиль/Отелия</text:p>
          </table:table-cell>
          <table:table-cell>
            <draw:frame table:end-cell-address="Sheet1.H5" table:end-x="0.922cm" table:end-y="2.193cm" draw:z-index="12" draw:name="image138.png" draw:style-name="gr2" draw:text-style-name="P2" svg:width="10.69cm" svg:height="2.035cm" svg:x="0.389cm" svg:y="0.158cm">
              <draw:image xlink:href="Pictures/100002010000060B000000CA51E79BC843FB922E.png" xlink:type="simple" xlink:show="embed" xlink:actuate="onLoad" loext:mime-type="image/png">
                <text:p/>
              </draw:image>
            </draw:frame>
          </table:table-cell>
          <table:table-cell/>
          <table:table-cell>
            <draw:frame draw:z-index="31" draw:name="Рисунок 218" draw:style-name="gr2" draw:text-style-name="P2" svg:width="1.297cm" svg:height="5.023cm" svg:x="2.154cm" svg:y="0.58cm">
              <draw:image xlink:href="Pictures/100000000000014000000140F0DF68567482495A.jpg" xlink:type="simple" xlink:show="embed" xlink:actuate="onLoad" loext:mime-type="image/jpeg">
                <text:p/>
              </draw:image>
              <svg:desc>Наволочка АльВиТек Аквастоп 40 х 60 см белый. </svg:desc>
            </draw:frame>
          </table:table-cell>
          <table:table-cell table:number-columns-repeated="10"/>
        </table:table-row>
        <table:table-row table:style-name="ro6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Одеяло</text:p>
            <text:p>140*200</text:p>
            <text:p>или</text:p>
            <text:p>200*220 или</text:p>
            <text:p>172*200</text:p>
            <text:p/>
            <text:p>облегченное, стеганное, напол-ль: холфитекс, 200 г/м2 (чехол Тик полиэстер)                                                                                  или Одеяло теплое, стеганное, напол-ль: холфитекс, 400 г/м2 (чехол Тик полиэстер)</text:p>
          </table:table-cell>
          <table:table-cell office:value-type="string" calcext:value-type="string">
            <text:p>Цвет – белый; </text:p>
            <text:p>Чехол: ткань - микрофибра 100% ПЭ; </text:p>
            <text:p>Наполнитель - холфитекс 300/400 г/м².</text:p>
            <text:p/>
            <text:p/>
            <text:p/>
            <text:p/>
            <text:p>Отбеленный жаккардовой сатин с вертикальной полосой 1*1 см, вид переплетения - сатиновое. </text:p>
            <text:p/>
            <text:p>Состав: 100% хлопок, мерсеризованная ткань, с антипиллинговой обработкой</text:p>
            <text:p>Поверхностная плотность: 135 ±  6 г/м²</text:p>
            <text:p>Конструкция: 40sx40s/140x105</text:p>
            <text:p/>
            <text:p>Эксплуатационные показатели: </text:p>
            <text:p/>
            <text:p>Устойчивость к истиранию 1 000 циклов;</text:p>
            <text:p>Разрывные нагрузки до 45-55 кг/с при многократной обработке хлорсодержащими препаратами и кипячением; </text:p>
            <text:p>Гигроскопичность 15 %;</text:p>
            <text:p>Воздухопроницаемость не менее 100 дм. куб/м²;</text:p>
            <text:p>Содержание свободного  формальдегида не более 75 мкг/г;</text:p>
            <text:p>Усадка: по основе не более 5%, по утку не более 3%.                                                                                                                             </text:p>
          </table:table-cell>
          <table:table-cell office:value-type="string" calcext:value-type="string">
            <text:p>ПТК</text:p>
          </table:table-cell>
          <table:table-cell>
            <draw:frame table:end-cell-address="Sheet1.H6" table:end-x="0.578cm" table:end-y="1.925cm" draw:z-index="9" draw:name="image107.png" draw:style-name="gr2" draw:text-style-name="P2" svg:width="10.321cm" svg:height="0.551cm" svg:x="0.414cm" svg:y="1.374cm">
              <draw:image xlink:href="Pictures/1000020100000601000000CB1A117409E6359692.png" xlink:type="simple" xlink:show="embed" xlink:actuate="onLoad" loext:mime-type="image/png">
                <text:p/>
              </draw:image>
            </draw:frame>
          </table:table-cell>
          <table:table-cell table:style-name="ce11"/>
          <table:table-cell>
            <draw:frame draw:z-index="27" draw:name="Рисунок 214" draw:style-name="gr2" draw:text-style-name="P2" svg:width="1.469cm" svg:height="4.382cm" svg:x="2.139cm" svg:y="1.246cm">
              <draw:image xlink:href="Pictures/100000000000019F000001401D6291A84758A94F.jpg" xlink:type="simple" xlink:show="embed" xlink:actuate="onLoad" loext:mime-type="image/jpeg">
                <text:p/>
              </draw:image>
              <svg:desc>Мягкое и легкое одеяло, прекрасно стирается в стиральной машине. </svg:desc>
            </draw:frame>
          </table:table-cell>
          <table:table-cell>
            <draw:frame draw:z-index="28" draw:name="Рисунок 215" draw:style-name="gr2" draw:text-style-name="P2" svg:width="1.107cm" svg:height="3.303cm" svg:x="1.248cm" svg:y="1.671cm">
              <draw:image xlink:href="Pictures/10000000000000EA000000B4DD51FCD8F2250A21.jpg" xlink:type="simple" xlink:show="embed" xlink:actuate="onLoad" loext:mime-type="image/jpeg">
                <text:p/>
              </draw:image>
              <svg:desc>Мягкое и легкое одеяло, прекрасно стирается в стиральной машине. </svg:desc>
            </draw:frame>
          </table:table-cell>
          <table:table-cell table:number-columns-repeated="9"/>
        </table:table-row>
        <table:table-row table:style-name="ro7">
          <table:table-cell table:number-columns-repeated="2"/>
          <table:table-cell office:value-type="string" calcext:value-type="string">
            <text:p>Олеяло</text:p>
            <text:p>110*130(детский)</text:p>
          </table:table-cell>
          <table:table-cell/>
          <table:table-cell office:value-type="string" calcext:value-type="string">
            <text:p>ПТК</text:p>
          </table:table-cell>
          <table:table-cell table:number-columns-repeated="13"/>
        </table:table-row>
        <table:table-row table:style-name="ro8">
          <table:table-cell office:value-type="string" calcext:value-type="string">
            <text:p>шт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душка капсульная,50х70 см, 500 г (мягкая), в съемном стеганном чехле на молнии (чехол Тик полиэстер)                                     или                                                                           </text:p>
            <text:p>Подушка капсульная,50х70 см, 700 г (упругая), в съемном стеганном чехле на молнии (чехол Тик полиэстер)</text:p>
            <text:p/>
          </table:table-cell>
          <table:table-cell office:value-type="string" calcext:value-type="string">
            <text:p>Цвет – белый; </text:p>
            <text:p>Чехол: ткань - микрофибра 100% ПЭ; съемный стеганный, на молнии</text:p>
            <text:p>Наполнитель - холфитекс 500/700 г/м². капсульная</text:p>
            <text:p/>
          </table:table-cell>
          <table:table-cell office:value-type="string" calcext:value-type="string">
            <text:p>ПТК</text:p>
            <draw:frame table:end-cell-address="Sheet1.H8" table:end-x="0.146cm" table:end-y="4.095cm" draw:z-index="10" draw:name="image103.png" draw:style-name="gr2" draw:text-style-name="P2" svg:width="10.54cm" svg:height="3.65cm" svg:x="2.02cm" svg:y="0.446cm">
              <draw:image xlink:href="Pictures/10000201000005FE000001275E81720716371DD8.png" xlink:type="simple" xlink:show="embed" xlink:actuate="onLoad" loext:mime-type="image/png">
                <text:p/>
              </draw:image>
            </draw:frame>
          </table:table-cell>
          <table:table-cell/>
          <table:table-cell>
            <draw:frame draw:z-index="25" draw:name="Рисунок 211" draw:style-name="gr2" draw:text-style-name="P2" svg:width="2.13cm" svg:height="5.881cm" svg:x="1.725cm" svg:y="0.462cm">
              <draw:image xlink:href="Pictures/10000000000001C1000001406CC9A51112B7A183.jpg" xlink:type="simple" xlink:show="embed" xlink:actuate="onLoad" loext:mime-type="image/jpeg">
                <text:p/>
              </draw:image>
              <svg:desc>Подушка капсульная,50х68 см, 700 г (упругая, высокая) - купить по выгодной ...</svg:desc>
            </draw:frame>
          </table:table-cell>
          <table:table-cell table:number-columns-repeated="4"/>
          <table:table-cell>
            <draw:frame table:end-cell-address="Sheet1.Q12" table:end-x="1.035cm" table:end-y="0.698cm" draw:z-index="4" draw:name="image106.png" draw:style-name="gr2" draw:text-style-name="P2" svg:width="14.056cm" svg:height="23.882cm" svg:x="0.942cm" svg:y="5.113cm">
              <draw:image xlink:href="Pictures/1000020100000669000003789BF7DBA63E704E4A.png" xlink:type="simple" xlink:show="embed" xlink:actuate="onLoad" loext:mime-type="image/png">
                <text:p/>
              </draw:image>
            </draw:frame>
          </table:table-cell>
          <table:table-cell table:number-columns-repeated="6"/>
        </table:table-row>
        <table:table-row table:style-name="ro9">
          <table:table-cell table:number-columns-repeated="2"/>
          <table:table-cell office:value-type="string" calcext:value-type="string">
            <text:p>Подушка</text:p>
            <text:p>50*50</text:p>
            <text:p>40*60</text:p>
          </table:table-cell>
          <table:table-cell office:value-type="string" calcext:value-type="string">
            <text:p>Цвет – белый; </text:p>
            <text:p>Чехол: ткань - тик (пуходержащий) 100% хлопок; съемный стеганный, на молнии</text:p>
            <text:p>Наполнитель – искусственный лебяжий пух 400 г/м².</text:p>
            <text:p/>
          </table:table-cell>
          <table:table-cell office:value-type="string" calcext:value-type="string">
            <text:p>ПТК</text:p>
          </table:table-cell>
          <table:table-cell>
            <draw:frame draw:z-index="26" draw:name="Рисунок 212" draw:style-name="gr2" draw:text-style-name="P2" svg:width="1.37cm" svg:height="3.782cm" svg:x="5.539cm" svg:y="1.563cm">
              <draw:image xlink:href="Pictures/10000000000001C1000001406CC9A51112B7A183.jpg" xlink:type="simple" xlink:show="embed" xlink:actuate="onLoad" loext:mime-type="image/jpeg">
                <text:p/>
              </draw:image>
              <svg:desc>Подушка капсульная,50х68 см, 700 г (упругая, высокая) - купить по выгодной ...</svg:desc>
            </draw:frame>
          </table:table-cell>
          <table:table-cell>
            <draw:frame draw:z-index="23" draw:name="Рисунок 207" draw:style-name="gr2" draw:text-style-name="P2" svg:width="1.642cm" svg:height="6.36cm" svg:x="0.825cm" svg:y="0.112cm">
              <draw:image xlink:href="Pictures/10000000000001400000014070633592B33B600B.jpg" xlink:type="simple" xlink:show="embed" xlink:actuate="onLoad" loext:mime-type="image/jpeg">
                <text:p/>
              </draw:image>
              <svg:desc>Наматрасник влагостойкий Cotton Dreams.</svg:desc>
            </draw:frame>
          </table:table-cell>
          <table:table-cell table:number-columns-repeated="11"/>
        </table:table-row>
        <table:table-row table:style-name="ro10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наматрасник</text:p>
            <text:p>80*200</text:p>
            <text:p>90*200</text:p>
            <text:p>120*200</text:p>
            <text:p>160*200</text:p>
            <text:p>180*200</text:p>
            <text:p/>
          </table:table-cell>
          <table:table-cell office:value-type="string" calcext:value-type="string">
            <text:p>Цвет – белый; </text:p>
            <text:p>Верхняя ткань - махровая; </text:p>
            <text:p>Низ - ткань с водоотталкивающей полиуретановой мембраной; </text:p>
            <text:p>Борта - поликоттон на резинке по периметру.</text:p>
            <text:p>Наматрасник, мулетон-махра, непромокаемый, плотность 180 гр/м2, чехол резинка по периметру (борт из другой ткани)</text:p>
          </table:table-cell>
          <table:table-cell office:value-type="string" calcext:value-type="string">
            <text:p>Кубанский текстиль/Отелия</text:p>
          </table:table-cell>
          <table:table-cell/>
          <table:table-cell>
            <draw:frame draw:z-index="24" draw:name="Рисунок 208" draw:style-name="gr2" draw:text-style-name="P2" svg:width="1.642cm" svg:height="6.36cm" svg:x="0.918cm" svg:y="1.836cm">
              <draw:image xlink:href="Pictures/10000000000001400000014070633592B33B600B.jpg" xlink:type="simple" xlink:show="embed" xlink:actuate="onLoad" loext:mime-type="image/jpeg">
                <text:p/>
              </draw:image>
              <svg:desc>Наматрасник влагостойкий Cotton Dreams.</svg:desc>
            </draw:frame>
          </table:table-cell>
          <table:table-cell table:number-columns-repeated="2"/>
          <table:table-cell table:style-name="ce16"/>
          <table:table-cell table:style-name="ce18" office:value-type="string" calcext:value-type="string">
            <text:p>Хар-ки Махра</text:p>
          </table:table-cell>
          <table:table-cell table:style-name="ce18"/>
          <table:table-cell/>
          <table:table-cell table:style-name="ce18" table:number-columns-repeated="3"/>
          <table:table-cell table:number-columns-repeated="2"/>
        </table:table-row>
        <table:table-row table:style-name="ro11">
          <table:table-cell table:number-columns-repeated="2"/>
          <table:table-cell office:value-type="string" calcext:value-type="string">
            <text:p>наматрасник 60*120</text:p>
            <text:p/>
          </table:table-cell>
          <table:table-cell office:value-type="string" calcext:value-type="string">
            <text:p>Цвет – белый;</text:p>
            <text:p>Верхняя ткань – махровая; </text:p>
            <text:p>Низ - ткань с водоотталкивающей полиуретановой  мембраной; </text:p>
            <text:p>Углы на резинке.</text:p>
            <text:p>Наматрасник, мулетон-махра, непромокаемый, плотность 180 гр/м2, чехол резинка по периметру (борт из другой ткани)</text:p>
          </table:table-cell>
          <table:table-cell office:value-type="string" calcext:value-type="string">
            <text:p>Кубанский текстиль/Отелия</text:p>
          </table:table-cell>
          <table:table-cell/>
          <table:table-cell>
            <draw:frame draw:z-index="21" draw:name="Рисунок 190" draw:style-name="gr2" draw:text-style-name="P2" svg:width="1.363cm" svg:height="5.281cm" svg:x="0.918cm" svg:y="3.485cm">
              <draw:image xlink:href="Pictures/100000000000014000000140775A5697940E37E1.jpg" xlink:type="simple" xlink:show="embed" xlink:actuate="onLoad" loext:mime-type="image/jpeg">
                <text:p/>
              </draw:image>
              <svg:desc>Салфетка махровая 30х30см (Осибори), х/б, белая.</svg:desc>
            </draw:frame>
          </table:table-cell>
          <table:table-cell table:number-columns-repeated="2"/>
          <table:table-cell table:style-name="ce16"/>
          <table:table-cell table:style-name="ce18" table:number-columns-repeated="2"/>
          <table:table-cell/>
          <table:table-cell table:style-name="ce18" table:number-columns-repeated="3"/>
          <table:table-cell table:number-columns-repeated="2"/>
        </table:table-row>
        <table:table-row table:style-name="ro12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Салфетка. Цвет белый</text:p>
            <text:p/>
          </table:table-cell>
          <table:table-cell office:value-type="string" calcext:value-type="string">
            <text:p>Поверхностная плотность (г/м²)</text:p>
            <text:p>300</text:p>
            <text:p>Ширина: ± 2 см 30</text:p>
            <text:p>Длина: ± 2 см 30</text:p>
            <text:p/>
            <text:p/>
          </table:table-cell>
          <table:table-cell office:value-type="string" calcext:value-type="string">
            <text:p>ВПТК</text:p>
          </table:table-cell>
          <table:table-cell/>
          <table:table-cell>
            <draw:frame draw:z-index="22" draw:name="Рисунок 192" draw:style-name="gr2" draw:text-style-name="P2" svg:width="1.186cm" svg:height="4.124cm" svg:x="1.073cm" svg:y="4.178cm">
              <draw:image xlink:href="Pictures/100000000000016400000140C4A2F21C27B6AE3E.jpg" xlink:type="simple" xlink:show="embed" xlink:actuate="onLoad" loext:mime-type="image/jpeg">
                <text:p/>
              </draw:image>
              <svg:desc>Описание: Размер 40х70 см.Плотность 500 г/м2.Состав 100% хлопок.Цвет: белый...</svg:desc>
            </draw:frame>
          </table:table-cell>
          <table:table-cell table:number-columns-repeated="2"/>
          <table:table-cell table:style-name="ce16"/>
          <table:table-cell table:style-name="ce18" table:number-columns-repeated="2"/>
          <table:table-cell/>
          <table:table-cell table:style-name="ce18">
            <draw:frame table:end-cell-address="Sheet1.O13" table:end-x="1.551cm" table:end-y="0.277cm" draw:z-index="32" draw:name="image99.png" draw:style-name="gr2" draw:text-style-name="P2" svg:width="2.121cm" svg:height="4.914cm" svg:x="1.688cm" svg:y="3.998cm">
              <draw:image xlink:href="Pictures/10000201000001DF000000B0F9ECA08AF7B5EF24.png" xlink:type="simple" xlink:show="embed" xlink:actuate="onLoad" loext:mime-type="image/png">
                <text:p/>
              </draw:image>
            </draw:frame>
          </table:table-cell>
          <table:table-cell table:style-name="ce18" table:number-columns-repeated="2"/>
          <table:table-cell table:number-columns-repeated="2"/>
        </table:table-row>
        <table:table-row table:style-name="ro13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лотенце  Цвет белый</text:p>
            <text:p>30х50</text:p>
          </table:table-cell>
          <table:table-cell office:value-type="string" calcext:value-type="string">
            <text:p>Поверхностная плотность (г/м²)</text:p>
            <text:p>450</text:p>
            <text:p>Ширина: ± 2 см 30</text:p>
            <text:p>Длина: ± 2 см 50</text:p>
            <text:p/>
            <text:p/>
          </table:table-cell>
          <table:table-cell office:value-type="string" calcext:value-type="string">
            <text:p>ВПТК</text:p>
          </table:table-cell>
          <table:table-cell>
            <draw:frame table:end-cell-address="Sheet1.H14" table:end-x="0.827cm" table:end-y="0.903cm" draw:z-index="16" draw:name="image91.png" draw:style-name="gr2" draw:text-style-name="P2" svg:width="8.861cm" svg:height="4.975cm" svg:x="2.123cm" svg:y="3.931cm">
              <draw:image xlink:href="Pictures/10000201000001670000007A16E3F719E6A58AB1.png" xlink:type="simple" xlink:show="embed" xlink:actuate="onLoad" loext:mime-type="image/png">
                <text:p/>
              </draw:image>
            </draw:frame>
          </table:table-cell>
          <table:table-cell table:number-columns-repeated="3"/>
          <table:table-cell office:value-type="string" calcext:value-type="string">
            <text:p>или</text:p>
          </table:table-cell>
          <table:table-cell table:style-name="ce7" office:value-type="string" calcext:value-type="string">
            <text:p>полотенце  Цвет бордо</text:p>
            <text:p>30х50</text:p>
          </table:table-cell>
          <table:table-cell table:style-name="ce7" office:value-type="string" calcext:value-type="string">
            <text:p>Поверхностная плотность (г/м²)</text:p>
            <text:p>450</text:p>
            <text:p>Ширина: ± 2 см 30</text:p>
            <text:p>Длина: ± 2 см 50</text:p>
            <text:p/>
            <text:p/>
          </table:table-cell>
          <table:table-cell/>
          <table:table-cell table:style-name="ce10" office:value-type="string" calcext:value-type="string">
            <text:p>вптк</text:p>
            <draw:frame table:end-cell-address="Sheet1.O14" table:end-x="1.647cm" table:end-y="0.245cm" draw:z-index="17" draw:name="image99.png" draw:style-name="gr2" draw:text-style-name="P2" svg:width="2.248cm" svg:height="4.856cm" svg:x="1.657cm" svg:y="3.392cm">
              <draw:image xlink:href="Pictures/10000201000001DF000000B0F9ECA08AF7B5EF24.png" xlink:type="simple" xlink:show="embed" xlink:actuate="onLoad" loext:mime-type="image/png">
                <text:p/>
              </draw:image>
            </draw:frame>
          </table:table-cell>
          <table:table-cell table:style-name="ce11" table:number-columns-repeated="2"/>
          <table:table-cell table:style-name="ce12"/>
          <table:table-cell/>
        </table:table-row>
        <table:table-row table:style-name="ro14"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лотенце для лица с логотипом. Цвет белый</text:p>
            <text:p>Полотенце махровое с логотипом в структуре махр 20/2, 450г/м2, 100%хлопок. Цвет белый </text:p>
          </table:table-cell>
          <table:table-cell office:value-type="string" calcext:value-type="string">
            <text:p>Поверхностная плотность (г/м²)</text:p>
            <text:p>450</text:p>
            <text:p>Ширина: ± 2 см</text:p>
            <text:p>50</text:p>
            <text:p>Длина: ± 2 см</text:p>
            <text:p>100</text:p>
          </table:table-cell>
          <table:table-cell office:value-type="string" calcext:value-type="string">
            <text:p>ВПТК</text:p>
          </table:table-cell>
          <table:table-cell/>
          <table:table-cell>
            <draw:frame table:end-cell-address="Sheet1.H15" table:end-x="0.827cm" table:end-y="1.047cm" draw:z-index="15" draw:name="image91.png" draw:style-name="gr2" draw:text-style-name="P2" svg:width="5.173cm" svg:height="4.634cm" svg:x="0.066cm" svg:y="4.258cm">
              <draw:image xlink:href="Pictures/10000201000001670000007A16E3F719E6A58AB1.png" xlink:type="simple" xlink:show="embed" xlink:actuate="onLoad" loext:mime-type="image/png">
                <text:p/>
              </draw:image>
            </draw:frame>
          </table:table-cell>
          <table:table-cell table:number-columns-repeated="2"/>
          <table:table-cell office:value-type="string" calcext:value-type="string">
            <text:p>или</text:p>
          </table:table-cell>
          <table:table-cell table:style-name="ce19" office:value-type="string" calcext:value-type="string">
            <text:p>Полотенце для лица с логотипом. Цвет бордо</text:p>
            <text:p>50х100</text:p>
          </table:table-cell>
          <table:table-cell table:style-name="ce21" office:value-type="string" calcext:value-type="string">
            <text:p>Полотенце для лица с логотипом. Цвет белый</text:p>
            <text:p>Полотенце махровое с логотипом в структуре махр 20/2, 450г/м2, 100%хлопок. Цвет бордо                             Поверхностная плотность (г/м²)</text:p>
            <text:p>450</text:p>
            <text:p>Ширина: ± 2 см</text:p>
            <text:p>50</text:p>
            <text:p>Длина: ± 2 см</text:p>
            <text:p>100</text:p>
          </table:table-cell>
          <table:table-cell/>
          <table:table-cell table:style-name="ce23" office:value-type="string" calcext:value-type="string">
            <text:p>вптк</text:p>
            <draw:frame table:end-cell-address="Sheet1.O15" table:end-x="1.536cm" table:end-y="1.269cm" draw:z-index="2" draw:name="image99.png" draw:style-name="gr2" draw:text-style-name="P2" svg:width="1.929cm" svg:height="4.874cm" svg:x="1.865cm" svg:y="4.24cm">
              <draw:image xlink:href="Pictures/10000201000001DF000000B0F9ECA08AF7B5EF24.png" xlink:type="simple" xlink:show="embed" xlink:actuate="onLoad" loext:mime-type="image/png">
                <text:p/>
              </draw:image>
            </draw:frame>
          </table:table-cell>
          <table:table-cell table:style-name="ce25"/>
          <table:table-cell table:style-name="ce11"/>
          <table:table-cell table:style-name="ce12"/>
          <table:table-cell/>
        </table:table-row>
        <table:table-row table:style-name="ro15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Банное полотенце с логотипом. Цвет белый</text:p>
            <text:p>Полотенце махровое с логотипом в структуре махр 20/2, 450г/м2, 100%хлопок. Цвет белый </text:p>
          </table:table-cell>
          <table:table-cell office:value-type="string" calcext:value-type="string">
            <text:p>Поверхностная плотность (г/м²)</text:p>
            <text:p>450</text:p>
            <text:p>Ширина: ± 2 см</text:p>
            <text:p>70</text:p>
            <text:p>Длина: ± 2 см</text:p>
            <text:p>140</text:p>
          </table:table-cell>
          <table:table-cell office:value-type="string" calcext:value-type="string">
            <text:p>ВПТК</text:p>
          </table:table-cell>
          <table:table-cell/>
          <table:table-cell>
            <draw:frame table:end-cell-address="Sheet1.H16" table:end-x="0.811cm" table:end-y="1.383cm" draw:z-index="14" draw:name="image91.png" draw:style-name="gr2" draw:text-style-name="P2" svg:width="5.095cm" svg:height="4.934cm" svg:x="0.128cm" svg:y="4.084cm">
              <draw:image xlink:href="Pictures/10000201000001670000007A16E3F719E6A58AB1.png" xlink:type="simple" xlink:show="embed" xlink:actuate="onLoad" loext:mime-type="image/png">
                <text:p/>
              </draw:image>
            </draw:frame>
          </table:table-cell>
          <table:table-cell table:number-columns-repeated="2"/>
          <table:table-cell office:value-type="string" calcext:value-type="string">
            <text:p>или</text:p>
          </table:table-cell>
          <table:table-cell table:style-name="ce20" office:value-type="string" calcext:value-type="string">
            <text:p>Банное полотенце с логотипом. Цвет бордо</text:p>
            <text:p>70х140</text:p>
          </table:table-cell>
          <table:table-cell table:style-name="ce22" office:value-type="string" calcext:value-type="string">
            <text:p>Банное полотенце с логотипом. Цвет бордо</text:p>
            <text:p>Полотенце махровое с логотипом в структуре махр 20/2, 450г/м2, 100%хлопок. Цвет бордо                     Поверхностная плотность (г/м²)</text:p>
            <text:p>450</text:p>
            <text:p>Ширина: ± 2 см</text:p>
            <text:p>70</text:p>
            <text:p>Длина: ± 2 см</text:p>
            <text:p>140</text:p>
          </table:table-cell>
          <table:table-cell/>
          <table:table-cell table:style-name="ce10" office:value-type="string" calcext:value-type="string">
            <text:p>вптк</text:p>
            <draw:frame table:end-cell-address="Sheet1.O16" table:end-x="1.49cm" table:end-y="1.784cm" draw:z-index="18" draw:name="image99.png" draw:style-name="gr2" draw:text-style-name="P2" svg:width="1.951cm" svg:height="4.196cm" svg:x="1.797cm" svg:y="5.223cm">
              <draw:image xlink:href="Pictures/10000201000001DF000000B0F9ECA08AF7B5EF24.png" xlink:type="simple" xlink:show="embed" xlink:actuate="onLoad" loext:mime-type="image/png">
                <text:p/>
              </draw:image>
            </draw:frame>
          </table:table-cell>
          <table:table-cell table:style-name="ce7"/>
          <table:table-cell table:style-name="ce11"/>
          <table:table-cell table:style-name="ce12"/>
          <table:table-cell/>
        </table:table-row>
        <table:table-row table:style-name="ro16"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лотенце для процедур с логотипом</text:p>
            <text:p>Полотенце махровое с логотипом в структуре махр 20/2, 450г/м2, 100%хлопок. Цвет белый </text:p>
          </table:table-cell>
          <table:table-cell office:value-type="string" calcext:value-type="string">
            <text:p>Поверхностная плотность (г/м²)</text:p>
            <text:p>450</text:p>
            <text:p>Ширина: ± 2 см</text:p>
            <text:p>100</text:p>
            <text:p>Длина: ± 2 см</text:p>
            <text:p>150</text:p>
          </table:table-cell>
          <table:table-cell office:value-type="string" calcext:value-type="string">
            <text:p>ВПТК</text:p>
          </table:table-cell>
          <table:table-cell/>
          <table:table-cell>
            <draw:frame table:end-cell-address="Sheet1.H17" table:end-x="0.936cm" table:end-y="2.223cm" draw:z-index="13" draw:name="image91.png" draw:style-name="gr2" draw:text-style-name="P2" svg:width="5.018cm" svg:height="5.456cm" svg:x="0.33cm" svg:y="4.718cm">
              <draw:image xlink:href="Pictures/10000201000001670000007A16E3F719E6A58AB1.png" xlink:type="simple" xlink:show="embed" xlink:actuate="onLoad" loext:mime-type="image/png">
                <text:p/>
              </draw:image>
            </draw:frame>
          </table:table-cell>
          <table:table-cell table:number-columns-repeated="2"/>
          <table:table-cell office:value-type="string" calcext:value-type="string">
            <text:p>или</text:p>
          </table:table-cell>
          <table:table-cell table:style-name="ce20" office:value-type="string" calcext:value-type="string">
            <text:p>Полотенце для процедур с логотипом</text:p>
            <text:p>100х150 цвет бордо</text:p>
          </table:table-cell>
          <table:table-cell table:style-name="ce22" office:value-type="string" calcext:value-type="string">
            <text:p>Полотенце для процедур с логотипом</text:p>
            <text:p>Полотенце махровое с логотипом в структуре махр 20/2, 450г/м2, 100%хлопок. Цвет бордо                        Поверхностная плотность (г/м²)</text:p>
            <text:p>450</text:p>
            <text:p>Ширина: ± 2 см</text:p>
            <text:p>100</text:p>
            <text:p>Длина: ± 2 см</text:p>
            <text:p>150 </text:p>
          </table:table-cell>
          <table:table-cell/>
          <table:table-cell table:style-name="ce24" office:value-type="string" calcext:value-type="string">
            <text:p>вптк</text:p>
            <draw:frame table:end-cell-address="Sheet1.O17" table:end-x="1.443cm" table:end-y="1.682cm" draw:z-index="19" draw:name="image99.png" draw:style-name="gr2" draw:text-style-name="P2" svg:width="1.873cm" svg:height="4.435cm" svg:x="1.828cm" svg:y="5.198cm">
              <draw:image xlink:href="Pictures/10000201000001DF000000B0F9ECA08AF7B5EF24.png" xlink:type="simple" xlink:show="embed" xlink:actuate="onLoad" loext:mime-type="image/png">
                <text:p/>
              </draw:image>
            </draw:frame>
          </table:table-cell>
          <table:table-cell table:style-name="ce26"/>
          <table:table-cell table:style-name="ce11"/>
          <table:table-cell table:style-name="ce12"/>
          <table:table-cell/>
        </table:table-row>
        <table:table-row table:style-name="ro17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/>
            <text:p>Полотенце махровое с логотипом в структуре махр 20/2, 450г/м2, 100%хлопок. Цвет белый </text:p>
          </table:table-cell>
          <table:table-cell office:value-type="string" calcext:value-type="string">
            <text:p>Поверхностная плотность (г/м²)</text:p>
            <text:p>450</text:p>
            <text:p>Ширина: ± 2 см</text:p>
            <text:p>50</text:p>
            <text:p>Длина: ± 2 см</text:p>
            <text:p>70</text:p>
          </table:table-cell>
          <table:table-cell office:value-type="string" calcext:value-type="string">
            <text:p>ВПТК</text:p>
          </table:table-cell>
          <table:table-cell/>
          <table:table-cell>
            <draw:frame table:end-cell-address="Sheet1.H18" table:end-x="0.269cm" table:end-y="2.267cm" draw:z-index="3" draw:name="image89.png" draw:style-name="gr2" draw:text-style-name="P2" svg:width="3.98cm" svg:height="4.695cm" svg:x="0.701cm" svg:y="5.337cm">
              <draw:image xlink:href="Pictures/100002010000015F0000010CADC4EC04A5FFC3BB.png" xlink:type="simple" xlink:show="embed" xlink:actuate="onLoad" loext:mime-type="image/png">
                <text:p/>
              </draw:image>
            </draw:frame>
          </table:table-cell>
          <table:table-cell table:number-columns-repeated="2"/>
          <table:table-cell office:value-type="string" calcext:value-type="string">
            <text:p>или</text:p>
          </table:table-cell>
          <table:table-cell table:style-name="ce20" office:value-type="string" calcext:value-type="string">
            <text:p>Полотенце  с логотипом.</text:p>
            <text:p>50х70 цвет бордо</text:p>
          </table:table-cell>
          <table:table-cell table:style-name="ce7" office:value-type="string" calcext:value-type="string">
            <text:p/>
            <text:p>Полотенце махровое с логотипом в структуре махр 20/2, 450г/м2, 100%хлопок. Цвет бордо                            Поверхностная плотность (г/м²)</text:p>
            <text:p>450</text:p>
            <text:p>Ширина: ± 2 см</text:p>
            <text:p>50</text:p>
            <text:p>Длина: ± 2 см</text:p>
            <text:p>70</text:p>
          </table:table-cell>
          <table:table-cell/>
          <table:table-cell table:style-name="ce10" office:value-type="string" calcext:value-type="string">
            <text:p>вптк</text:p>
            <draw:frame table:end-cell-address="Sheet1.O18" table:end-x="1.536cm" table:end-y="2.725cm" draw:z-index="20" draw:name="image99.png" draw:style-name="gr2" draw:text-style-name="P2" svg:width="2.028cm" svg:height="5.274cm" svg:x="1.766cm" svg:y="5.216cm">
              <draw:image xlink:href="Pictures/10000201000001DF000000B0F9ECA08AF7B5EF24.png" xlink:type="simple" xlink:show="embed" xlink:actuate="onLoad" loext:mime-type="image/png">
                <text:p/>
              </draw:image>
            </draw:frame>
          </table:table-cell>
          <table:table-cell table:style-name="ce7"/>
          <table:table-cell table:style-name="ce11"/>
          <table:table-cell table:style-name="ce12"/>
          <table:table-cell/>
        </table:table-row>
        <table:table-row table:style-name="ro18"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Коврик для ног «Степ» Цвет белый</text:p>
            <text:p>Коврик махровый (ножки), 20/2,  650г/м2, 100% хлопок. Цвет белый</text:p>
          </table:table-cell>
          <table:table-cell office:value-type="string" calcext:value-type="string">
            <text:p>Поверхностная плотность (г/м²)</text:p>
            <text:p>650</text:p>
            <text:p>Ширина: ± 2 см</text:p>
            <text:p>50</text:p>
            <text:p>Длина: ± 2 см</text:p>
            <text:p>70</text:p>
          </table:table-cell>
          <table:table-cell office:value-type="string" calcext:value-type="string">
            <text:p>ВПТК</text:p>
          </table:table-cell>
          <table:table-cell/>
          <table:table-cell table:style-name="ce10">
            <draw:frame table:end-cell-address="Sheet1.H19" table:end-x="0.573cm" table:end-y="3.536cm" draw:z-index="11" draw:name="image124.png" draw:style-name="gr2" draw:text-style-name="P2" svg:width="4.678cm" svg:height="4.826cm" svg:x="0.307cm" svg:y="6.212cm">
              <draw:image xlink:href="Pictures/100002010000047E0000046E28F626307DB044F1.png" xlink:type="simple" xlink:show="embed" xlink:actuate="onLoad" loext:mime-type="image/png">
                <text:p/>
              </draw:image>
            </draw:frame>
          </table:table-cell>
          <table:table-cell table:number-columns-repeated="2"/>
          <table:table-cell office:value-type="string" calcext:value-type="string">
            <text:p>или</text:p>
          </table:table-cell>
          <table:table-cell table:style-name="ce10" office:value-type="string" calcext:value-type="string">
            <text:p>Коврик для ног «Степ» Цвет бордо</text:p>
            <text:p>50х70</text:p>
          </table:table-cell>
          <table:table-cell table:style-name="ce7" office:value-type="string" calcext:value-type="string">
            <text:p>Коврик для ног «Степ» Цвет белый</text:p>
            <text:p>Коврик махровый (ножки), 20/2,  650г/м2, 100% хлопок. Цвет бордо Поверхностная плотность (г/м²)</text:p>
            <text:p>650</text:p>
            <text:p>Ширина: ± 2 см</text:p>
            <text:p>50</text:p>
            <text:p>Длина: ± 2 см</text:p>
            <text:p>70</text:p>
          </table:table-cell>
          <table:table-cell/>
          <table:table-cell table:style-name="ce10" office:value-type="string" calcext:value-type="string">
            <text:p>ВПТК</text:p>
          </table:table-cell>
          <table:table-cell table:style-name="ce7"/>
          <table:table-cell table:style-name="ce11"/>
          <table:table-cell table:style-name="ce12"/>
          <table:table-cell/>
        </table:table-row>
        <table:table-row table:style-name="ro10"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Халат  махровый с логотипом. Цвет белый</text:p>
            <text:p>Халат махровый с вышивкой (логотип). Цвет белый.Модель "Шалька" с поясом и карманами по бокам. </text:p>
          </table:table-cell>
          <table:table-cell office:value-type="string" calcext:value-type="string">
            <text:p>Поверхностная плотность (г/м²)</text:p>
            <text:p>450</text:p>
            <text:p>L-XXXL</text:p>
            <text:p/>
          </table:table-cell>
          <table:table-cell office:value-type="string" calcext:value-type="string">
            <text:p>ВПТК</text:p>
          </table:table-cell>
          <table:table-cell/>
          <table:table-cell table:style-name="ce10" office:value-type="string" calcext:value-type="string">
            <text:p>По вышивке: Размер вышивки 8*6,5 см</text:p>
            <text:p>Нитки: Беж 6301; Бордо 6078; Полиэстер </text:p>
            <text:p>Фирма Ginko</text:p>
            <text:p/>
          </table:table-cell>
          <table:table-cell table:number-columns-repeated="11"/>
        </table:table-row>
        <table:table-row table:style-name="ro19"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Халат вафельный с логотипом Цвет белый. Модель кимоно</text:p>
            <text:p>Халат вафельный с вышивкой (логотип) . Цвет белый. Модель кимано. Плотность вафельного полотна – 240 г/м2</text:p>
          </table:table-cell>
          <table:table-cell office:value-type="string" calcext:value-type="string">
            <text:p>Поверхностная плотность (г/м²)</text:p>
            <text:p>240</text:p>
            <text:p>L-XXXL</text:p>
            <text:p/>
          </table:table-cell>
          <table:table-cell office:value-type="string" calcext:value-type="string">
            <text:p>ВПТК</text:p>
          </table:table-cell>
          <table:table-cell/>
          <table:table-cell table:style-name="ce10" office:value-type="string" calcext:value-type="string">
            <text:p>По вышивке: Размер вышивки 8*6,5 см</text:p>
            <text:p>Нитки: Беж 6301; Бордо 6078; Полиэстер </text:p>
            <text:p>Фирма Ginko</text:p>
            <text:p/>
          </table:table-cell>
          <table:table-cell table:number-columns-repeated="11"/>
        </table:table-row>
        <table:table-row table:style-name="ro19">
          <table:table-cell office:value-type="string" calcext:value-type="string">
            <text:p>шт</text:p>
          </table:table-cell>
          <table:table-cell table:number-columns-repeated="2"/>
          <table:table-cell office:value-type="string" calcext:value-type="string">
            <text:p>махровые с капюшоном.  Цвет оранжевый</text:p>
            <text:p>Халаты отшиваются с учетом последующей усадки, которая составляет 5%</text:p>
            <text:p>Размеры 28-30; 32-34; 36-40;</text:p>
            <text:p>.</text:p>
            <text:p/>
          </table:table-cell>
          <table:table-cell office:value-type="string" calcext:value-type="string">
            <text:p>ВПТК</text:p>
          </table:table-cell>
          <table:table-cell table:number-columns-repeated="13"/>
        </table:table-row>
        <table:table-row table:style-name="ro4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ртьера (300х300) или 225х280</text:p>
          </table:table-cell>
          <table:table-cell office:value-type="string" calcext:value-type="string">
            <text:p>Портьера из труднопроницаемой, цветоустойчивой, шумопоглощающей шторной ткани</text:p>
            <text:p>Состав ткани – 100% трудновоспламеняемый полиэфир PES FR – Trevira CS.</text:p>
            <text:p>Ткань димаут  100PES FR плотность 2, 50 г/м кв. </text:p>
            <text:p>Ширина ткани - 300 см.- Без блеска, матовая ткань.</text:p>
            <text:p>Плотность ткани не менее 250 г/м2</text:p>
            <text:p>Трудновоспламеняемая ткань, должна иметь сертификат соответствия пожарной безопасности РФ ГОСТ Р 50810-95 Пожарная безопасность текстильных материалов. Ткани декоративные. </text:p>
            <text:p>Устойчивость окраски к искуственному свету: с оценкой не ниже 5</text:p>
            <text:p>Устойчивость окраски к трению: </text:p>
            <text:p>сухое: с оценкой не ниже 3-4;  влажное: с оценкой не ниже 4-5</text:p>
            <text:p>Устойчивость окраски к воде: с оценкой не ниже  4-5</text:p>
            <text:p>Устойчивость окраски к действию химической чистки: с оценкой не ниже: 4-5 </text:p>
            <text:p>Прочность ткани на раздирание (метод баллистического маятника): </text:p>
            <text:p>вдоль основы: 4470 G; вдоль утка: 4777 G </text:p>
            <text:p>Ткань димаут цвет: бежевый</text:p>
            <text:p>Обработка изделия светозащитным двойным закрытым швом.</text:p>
            <text:p>Шторная лента многокарманная , цвет – белый, состав – полиэстер, ширина 7 см, равномерная складка.</text:p>
            <text:p/>
          </table:table-cell>
          <table:table-cell office:value-type="string" calcext:value-type="string">
            <text:p>ИП Ильина/День и ночь/Фабрикс/Флэкс Иваново/ПТК</text:p>
          </table:table-cell>
          <table:table-cell>
            <draw:frame table:end-cell-address="Sheet1.G23" table:end-x="1.536cm" table:end-y="0.827cm" draw:z-index="6" draw:name="image109.png" draw:style-name="gr2" draw:text-style-name="P2" svg:width="5.433cm" svg:height="4.572cm" svg:x="1.849cm" svg:y="3.126cm">
              <draw:image xlink:href="Pictures/10000201000004F100000316FBEE4C4B1EEAD5E2.png" xlink:type="simple" xlink:show="embed" xlink:actuate="onLoad" loext:mime-type="image/png">
                <text:p/>
              </draw:image>
            </draw:frame>
          </table:table-cell>
          <table:table-cell>
            <draw:frame table:end-cell-address="Sheet1.H23" table:end-x="1.802cm" table:end-y="0.802cm" draw:z-index="7" draw:name="image112.png" draw:style-name="gr2" draw:text-style-name="P2" svg:width="4.37cm" svg:height="4.668cm" svg:x="1.844cm" svg:y="3.005cm">
              <draw:image xlink:href="Pictures/100002010000055C000002D8DD64FB56257DC259.png" xlink:type="simple" xlink:show="embed" xlink:actuate="onLoad" loext:mime-type="image/png">
                <text:p/>
              </draw:image>
            </draw:frame>
          </table:table-cell>
          <table:table-cell table:style-name="ce12"/>
          <table:table-cell table:number-columns-repeated="10"/>
        </table:table-row>
        <table:table-row table:style-name="ro20"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Вуаль (300х300) или 225х280</text:p>
          </table:table-cell>
          <table:table-cell office:value-type="string" calcext:value-type="string">
            <text:p>Вуаль (коэффициент сборки  1,94)– white / белая</text:p>
            <text:p>Состав ткани: плотность 52 г/м,кв, 100% трудновоспламеняемый полиэфир PES FR – Trevira CS </text:p>
            <text:p>Цвет белый, без желтизны. </text:p>
            <text:p>Трудновоспламеняемая ткань, должна иметь сертификат соответствия пожарной безопасности РФ ГОСТ Р 50810-95 Пожарная безопасность текстильных материалов. Ткани декоративные. </text:p>
            <text:p>Устойчивость окраски к искусственному свету: с оценкой не ниже 6</text:p>
            <text:p>Устойчивость окраски к трению: Сухое: с оценкой не ниже 5; Влажное: с оценкой не ниже 5</text:p>
            <text:p>Устойчивость окраски к воде: с оценкой не ниже 5</text:p>
            <text:p>Устойчивость окраски к стирке: с оценкой не ниже </text:p>
            <text:p>Устойчивость окраски к действию химической чистки: с оценкой не ниже 5</text:p>
            <text:p>Прочность ткани на раздирание (метод баллистического маятника):</text:p>
            <text:p>Вдоль основы: 14 N Вдоль утка: 15 N</text:p>
            <text:p>Максимальное усиление и удлинение до разрыва ( метод полоски):</text:p>
            <text:p>Вдоль основы: 420 N/5см; 35,5%Вдоль утка: 450 N/5см; 35,5%</text:p>
            <text:p>Изменение размеров при стирке при 30С:</text:p>
            <text:p>Вдоль основы: 0% Вдоль утка : 0%</text:p>
            <text:p>Изменение размеров при химической чистке:</text:p>
            <text:p>Вдоль основы:-0,1% Вдоль утка: 0%</text:p>
            <text:p>Обработка боковых швов 0,5*0,5 см, нижних швов 5*5 см. Обработка утяжелителя закрытым швом с отстрочкой на 0,1 см.</text:p>
            <text:p>Шторная лента- многокарманная , прозрачная, состав – полиэстер, ширина 7 см, равномерная складка.</text:p>
            <text:p/>
          </table:table-cell>
          <table:table-cell office:value-type="string" calcext:value-type="string">
            <text:p>ИП Ильина/День и ночь/Фабрикс/Флэкс Иваново/ПТК</text:p>
          </table:table-cell>
          <table:table-cell/>
          <table:table-cell>
            <draw:frame table:end-cell-address="Sheet1.H24" table:end-x="0.796cm" table:end-y="4.031cm" draw:z-index="8" draw:name="image101.png" draw:style-name="gr2" draw:text-style-name="P2" svg:width="4.949cm" svg:height="6.39cm" svg:x="0.259cm" svg:y="3.143cm">
              <draw:image xlink:href="Pictures/10000201000004F3000003157924421839C25EF6.png" xlink:type="simple" xlink:show="embed" xlink:actuate="onLoad" loext:mime-type="image/png">
                <text:p/>
              </draw:image>
            </draw:frame>
          </table:table-cell>
          <table:table-cell table:style-name="ce12"/>
          <table:table-cell table:number-columns-repeated="10"/>
        </table:table-row>
        <table:table-row table:style-name="ro4">
          <table:table-cell table:style-name="ce4" table:number-columns-repeated="6"/>
          <table:table-cell table:style-name="ce4" office:value-type="string" calcext:value-type="string">
            <text:p>Стоимость текстиль</text:p>
          </table:table-cell>
          <table:table-cell table:style-name="ce4" table:number-columns-repeated="2"/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loext:min-decimal-places="0" number:min-integer-digits="1" number:grouping="true"/>
      <number:text>р.</number:text>
    </number:number-style>
    <number:number-style style:name="N107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  <number:text>р.</number:text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  <number:text>р.</number:text>
    </number:number-style>
    <number:number-style style:name="N109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  <number:text>р.</number:text>
    </number:number-style>
    <number:number-style style:name="N110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0P0"/>
    </number:number-style>
    <number:date-style style:name="N111">
      <number:day number:style="long"/>
      <number:text>.</number:text>
      <number:month number:textual="true"/>
      <number:text>.</number:text>
      <number:year/>
    </number:date-style>
    <number:date-style style:name="N112">
      <number:month number:textual="true"/>
      <number:text>.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loext:min-decimal-places="0" number:min-integer-digits="1" number:grouping="true"/>
      <number:text>   </number:text>
    </number:number-style>
    <number:number-style style:name="N118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  <number:text>   </number:text>
    </number:number-style>
    <number:number-style style:name="N120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  <number:text>   </number:text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1P0"/>
    </number:number-style>
    <number:number-style style:name="N122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2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2P2" style:volatile="true">
      <loext:text> </loext:text>
      <loext:fill-character> </loext:fill-character>
      <number:text>-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23P1" style:volatile="true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23P2" style:volatile="true">
      <loext:text> </loext:text>
      <loext:fill-character> </loext:fill-character>
      <number:text>-р.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0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0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0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30">
      <number:text> </number:text>
      <number:text-content/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">
      <number:number number:decimal-places="0" loext:min-decimal-places="0" number:min-integer-digits="1" number:grouping="true"/>
      <number:text> ₽</number:text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3-16">00.00.0000</text:date>, <text:time style:data-style-name="N2" text:time-value="20:23:23.516410026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17-10-20T23:41:04.964000000</meta:creation-date>
    <meta:generator>LibreOffice/6.4.7.2$Linux_X86_64 LibreOffice_project/40$Build-2</meta:generator>
    <dc:date>2022-03-16T20:28:21.579474881</dc:date>
    <meta:editing-duration>PT5M17S</meta:editing-duration>
    <meta:editing-cycles>2</meta:editing-cycles>
    <meta:document-statistic meta:table-count="1" meta:cell-count="133" meta:object-count="35"/>
  </office:meta>
</office:document-meta>
</file>